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sche2_5f_2">
      <style:text-properties fo:font-size="11pt" fo:language="it" fo:country="IT" fo:font-weight="bold" style:font-size-asian="11pt" style:font-weight-asian="bold" style:font-size-complex="11pt"/>
    </style:style>
    <style:style style:name="P3" style:family="paragraph" style:parent-style-name="sche2_5f_2">
      <style:paragraph-properties fo:text-align="center" style:justify-single-word="false"/>
      <style:text-properties fo:font-size="11pt" fo:language="it" fo:country="IT" fo:font-weight="bold" style:font-size-asian="11pt" style:font-weight-asian="bold" style:font-size-complex="11pt"/>
    </style:style>
    <style:style style:name="P4" style:family="paragraph" style:parent-style-name="sche2_5f_2">
      <style:paragraph-properties fo:margin-left="9.991cm" fo:margin-right="0cm" fo:text-align="start" style:justify-single-word="false" fo:text-indent="-9.991cm" style:auto-text-indent="false"/>
    </style:style>
    <style:style style:name="P5"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6" style:family="paragraph" style:parent-style-name="sche_5f_4">
      <style:paragraph-properties>
        <style:tab-stops>
          <style:tab-stop style:position="15.565cm" style:leader-style="dotted" style:leader-text="."/>
        </style:tab-stops>
      </style:paragraph-properties>
    </style:style>
    <style:style style:name="P7" style:family="paragraph" style:parent-style-name="sche_5f_4">
      <style:paragraph-properties fo:text-align="center" style:justify-single-word="false">
        <style:tab-stops>
          <style:tab-stop style:position="15.565cm" style:leader-style="dotted" style:leader-text="."/>
        </style:tab-stops>
      </style:paragraph-properties>
    </style:style>
    <style:style style:name="P8"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9"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10"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11" style:family="paragraph" style:parent-style-name="sche_5f_4">
      <style:text-properties fo:font-size="10pt" fo:language="it" fo:country="IT" style:font-size-asian="10pt" style:font-size-complex="10pt"/>
    </style:style>
    <style:style style:name="P12" style:family="paragraph" style:parent-style-name="sche_5f_3">
      <style:text-properties fo:font-size="11pt" fo:language="it" fo:country="IT" fo:font-weight="bold" style:font-size-asian="11pt" style:font-weight-asian="bold" style:font-size-complex="11pt"/>
    </style:style>
    <style:style style:name="P13" style:family="paragraph" style:parent-style-name="sche_5f_3">
      <style:paragraph-properties fo:margin-left="0.635cm" fo:margin-right="0cm" fo:text-indent="0cm" style:auto-text-indent="false"/>
    </style:style>
    <style:style style:name="P14" style:family="paragraph" style:parent-style-name="sche_5f_3">
      <style:paragraph-properties fo:margin-left="0.635cm" fo:margin-right="0cm" fo:line-height="150%" fo:text-indent="0cm" style:auto-text-indent="false"/>
    </style:style>
    <style:style style:name="P15"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6"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7" style:family="paragraph" style:parent-style-name="sche_5f_3">
      <style:paragraph-properties fo:margin-left="0.635cm" fo:margin-right="0cm" fo:text-indent="0cm" style:auto-text-indent="false"/>
      <style:text-properties fo:font-size="11pt" fo:language="it" fo:country="IT" fo:font-weight="bold" style:font-size-asian="11pt" style:font-weight-asian="bold" style:font-size-complex="11pt"/>
    </style:style>
    <style:style style:name="P18"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9"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20"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21" style:family="paragraph" style:parent-style-name="sche_5f_3" style:list-style-name="WW8Num13">
      <style:paragraph-properties fo:margin-left="0.635cm" fo:margin-right="0cm" fo:text-indent="-0.635cm" style:auto-text-indent="false">
        <style:tab-stops>
          <style:tab-stop style:position="0.635cm"/>
        </style:tab-stops>
      </style:paragraph-properties>
    </style:style>
    <style:style style:name="P22" style:family="paragraph" style:parent-style-name="Body_20_Text_20_2">
      <style:paragraph-properties fo:line-height="100%"/>
    </style:style>
    <style:style style:name="P23" style:family="paragraph" style:parent-style-name="Body_20_Text_20_2">
      <style:paragraph-properties fo:line-height="100%" fo:text-align="center" style:justify-single-word="false"/>
    </style:style>
    <style:style style:name="P24"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25"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26" style:family="paragraph" style:parent-style-name="Body_20_Text_20_2">
      <style:paragraph-properties fo:line-height="100%"/>
      <style:text-properties style:font-name="Times New Roman" fo:font-size="11pt" style:font-size-asian="11pt" style:font-name-complex="Times New Roman" style:font-size-complex="11pt"/>
    </style:style>
    <style:style style:name="P27" style:family="paragraph" style:parent-style-name="Body_20_Text_20_2">
      <style:paragraph-properties fo:margin-left="0cm" fo:margin-right="0cm" fo:line-height="100%" fo:text-align="center" style:justify-single-word="false" fo:text-indent="0cm" style:auto-text-indent="false"/>
    </style:style>
    <style:style style:name="P28"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29" style:family="paragraph" style:parent-style-name="Normale_20__28_Web_29_">
      <style:paragraph-properties fo:margin-left="0.635cm" fo:margin-right="0cm" fo:margin-top="0.494cm" fo:margin-bottom="0cm" loext:contextual-spacing="false" fo:line-height="100%" fo:text-align="justify" style:justify-single-word="false" fo:text-indent="-0.635cm" style:auto-text-indent="false"/>
    </style:style>
    <style:style style:name="P30" style:family="paragraph" style:parent-style-name="Standard">
      <style:paragraph-properties fo:text-align="justify" style:justify-single-word="false"/>
    </style:style>
    <style:style style:name="P31"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32" style:family="paragraph" style:parent-style-name="Standard" style:list-style-name="">
      <style:paragraph-properties fo:text-align="justify" style:justify-single-word="false"/>
    </style:style>
    <style:style style:name="P33" style:family="paragraph" style:parent-style-name="Standard" style:list-style-name="WW8Num5">
      <style:paragraph-properties fo:text-align="justify" style:justify-single-word="fals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4"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5" style:family="paragraph" style:parent-style-name="Standard" style:list-style-name="">
      <style:paragraph-properties fo:text-align="justify" style:justify-single-word="false"/>
      <style:text-properties fo:font-size="11pt" style:font-size-asian="11pt" style:font-size-complex="11pt"/>
    </style:style>
    <style:style style:name="P36"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7"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name-asian="MS Mincho" style:font-size-asian="11pt" style:language-asian="ja" style:country-asian="JP" style:font-size-complex="11pt"/>
    </style:style>
    <style:style style:name="P38" style:family="paragraph" style:parent-style-name="Standard" style:list-style-name="">
      <style:paragraph-properties fo:text-align="justify" style:justify-single-word="false"/>
      <style:text-properties fo:font-size="11pt" fo:font-style="italic" style:font-size-asian="11pt" style:font-style-asian="italic" style:font-size-complex="11pt" style:font-weight-complex="bold"/>
    </style:style>
    <style:style style:name="P39" style:family="paragraph" style:parent-style-name="Standard">
      <style:paragraph-properties fo:line-height="150%"/>
    </style:style>
    <style:style style:name="P40" style:family="paragraph" style:parent-style-name="Standard" style:list-style-name="WW8Num8">
      <style:paragraph-properties fo:line-height="150%"/>
      <style:text-properties fo:font-size="10pt" style:font-size-asian="10pt" style:font-size-complex="10pt"/>
    </style:style>
    <style:style style:name="P41"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42" style:family="paragraph" style:parent-style-name="Standard">
      <style:paragraph-properties fo:margin-left="0.039cm" fo:margin-right="0cm" fo:text-align="justify" style:justify-single-word="false" fo:text-indent="-0.039cm" style:auto-text-indent="false"/>
    </style:style>
    <style:style style:name="P43" style:family="paragraph" style:parent-style-name="Standard">
      <style:paragraph-properties fo:margin-left="0.635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44"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45" style:family="paragraph" style:parent-style-name="Standard" style:list-style-name="">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language="it" fo:country="IT" fo:font-weight="bold" style:font-size-asian="11pt" style:font-weight-asian="bold" style:font-size-complex="11pt"/>
    </style:style>
    <style:style style:name="P46" style:family="paragraph" style:parent-style-name="Standard" style:list-style-name="">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47" style:family="paragraph" style:parent-style-name="Standard" style:list-style-name="">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48" style:family="paragraph" style:parent-style-name="Standard" style:list-style-name="">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style:font-size-asian="11pt" style:font-weight-asian="bold" style:font-name-complex="Times New Roman" style:font-size-complex="11pt"/>
    </style:style>
    <style:style style:name="P49" style:family="paragraph" style:parent-style-name="Standard" style:list-style-name="">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0" style:family="paragraph" style:parent-style-name="Standard" style:list-style-name="">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51" style:family="paragraph" style:parent-style-name="Standard">
      <style:paragraph-properties fo:margin-top="0.494cm" fo:margin-bottom="0cm" loext:contextual-spacing="false"/>
      <style:text-properties fo:font-size="11pt" fo:font-weight="bold" style:font-name-asian="MS Mincho" style:font-size-asian="11pt" style:language-asian="ja" style:country-asian="JP" style:font-weight-asian="bold" style:font-size-complex="11pt" style:font-weight-complex="bold"/>
    </style:style>
    <style:style style:name="P52"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3"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4"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style>
    <style:style style:name="P55"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style>
    <style:style style:name="P56"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57" style:family="paragraph" style:parent-style-name="Standard" style:list-style-name="">
      <style:paragraph-properties fo:margin-left="1.905cm" fo:margin-right="0cm" fo:text-align="justify" style:justify-single-word="false" fo:text-indent="0cm" style:auto-text-indent="false"/>
      <style:text-properties fo:font-size="10pt" style:font-size-asian="10pt" style:font-size-complex="10pt"/>
    </style:style>
    <style:style style:name="P58"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T1" style:family="text">
      <style:text-properties fo:font-size="11pt" fo:font-weight="bold" style:font-size-asian="11pt" style:font-weight-asian="bold" style:font-size-complex="11pt"/>
    </style:style>
    <style:style style:name="T2" style:family="text">
      <style:text-properties fo:font-size="11pt" fo:font-weight="bold" style:font-size-asian="11pt" style:font-weight-asian="bold" style:font-size-complex="11pt" style:font-style-complex="italic"/>
    </style:style>
    <style:style style:name="T3" style:family="text">
      <style:text-properties fo:font-size="11pt" fo:language="it" fo:country="IT" fo:font-weight="bold" style:font-size-asian="11pt" style:font-weight-asian="bold" style:font-size-complex="11pt"/>
    </style:style>
    <style:style style:name="T4" style:family="text">
      <style:text-properties fo:font-size="11pt" fo:language="it" fo:country="IT" fo:font-weight="bold" style:font-size-asian="11pt" style:font-weight-asian="bold" style:font-size-complex="11pt" style:font-weight-complex="bold"/>
    </style:style>
    <style:style style:name="T5" style:family="text">
      <style:text-properties fo:font-size="11pt" fo:language="it" fo:country="IT" style:font-size-asian="11pt" style:font-size-complex="11pt"/>
    </style:style>
    <style:style style:name="T6" style:family="text">
      <style:text-properties fo:font-size="11pt" fo:language="it" fo:country="IT" officeooo:rsid="000b4423" style:font-size-asian="11pt" style:font-size-complex="11pt"/>
    </style:style>
    <style:style style:name="T7" style:family="text">
      <style:text-properties fo:font-size="11pt" fo:language="it" fo:country="IT" fo:font-style="italic" style:font-size-asian="11pt" style:font-style-asian="italic" style:font-size-complex="11pt"/>
    </style:style>
    <style:style style:name="T8" style:family="text">
      <style:text-properties fo:font-size="11pt" style:font-size-asian="11pt" style:font-size-complex="11pt"/>
    </style:style>
    <style:style style:name="T9" style:family="text">
      <style:text-properties fo:font-size="11pt" style:font-size-asian="11pt" style:font-size-complex="11pt" style:font-style-complex="italic"/>
    </style:style>
    <style:style style:name="T10" style:family="text">
      <style:text-properties fo:font-size="11pt" fo:font-style="italic" style:font-size-asian="11pt" style:font-style-asian="italic" style:font-size-complex="11pt"/>
    </style:style>
    <style:style style:name="T11" style:family="text">
      <style:text-properties fo:font-size="11pt" fo:font-style="italic" fo:font-weight="bold" style:font-size-asian="11pt" style:font-style-asian="italic" style:font-weight-asian="bold" style:font-size-complex="11pt"/>
    </style:style>
    <style:style style:name="T12" style:family="text">
      <style:text-properties fo:language="it" fo:country="IT"/>
    </style:style>
    <style:style style:name="T13" style:family="text">
      <style:text-properties fo:language="it" fo:country="IT" style:text-underline-style="solid" style:text-underline-width="auto" style:text-underline-color="font-color"/>
    </style:style>
    <style:style style:name="T14" style:family="text">
      <style:text-properties style:font-name="Symbol" fo:font-size="11pt" style:font-name-asian="Symbol" style:font-size-asian="11pt" style:font-name-complex="Symbol" style:font-size-complex="11pt"/>
    </style:style>
    <style:style style:name="T15" style:family="text">
      <style:text-properties style:font-name="Times New Roman" fo:font-size="11pt" fo:font-weight="bold" style:font-size-asian="11pt" style:font-weight-asian="bold" style:font-name-complex="Times New Roman" style:font-size-complex="11pt"/>
    </style:style>
    <style:style style:name="T16" style:family="text">
      <style:text-properties style:font-name="Times New Roman" fo:font-size="11pt" fo:font-weight="bold" style:font-size-asian="11pt" style:font-weight-asian="bold" style:font-name-complex="Times New Roman" style:font-size-complex="11pt" style:font-weight-complex="bold"/>
    </style:style>
    <style:style style:name="T17" style:family="text">
      <style:text-properties style:font-name="Times New Roman" fo:font-size="11pt" style:font-size-asian="11pt" style:font-name-complex="Times New Roman" style:font-size-complex="11pt"/>
    </style:style>
    <style:style style:name="T18" style:family="text">
      <style:text-properties fo:color="#000000" fo:font-size="11pt" fo:language="it" fo:country="IT" style:font-size-asian="11pt" style:font-size-complex="11pt"/>
    </style:style>
    <style:style style:name="T19" style:family="text">
      <style:text-properties fo:language="de" fo:country="DE" fo:font-weight="bold" style:font-weight-asian="bold"/>
    </style:style>
    <style:style style:name="T20" style:family="text">
      <style:text-properties fo:font-size="10pt" style:text-underline-style="solid" style:text-underline-width="auto" style:text-underline-color="font-color" fo:font-weight="bold" style:font-size-asian="10pt" style:font-weight-asian="bold" style:font-size-complex="10pt"/>
    </style:style>
    <style:style style:name="T21" style:family="text">
      <style:text-properties fo:font-size="10pt" style:font-size-asian="10pt" style:font-size-complex="10pt"/>
    </style:style>
    <style:style style:name="T22" style:family="text">
      <style:text-properties officeooo:rsid="000b4423"/>
    </style:style>
    <style:style style:name="T23"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ISTANZA DI AMMISSIONE E DICHIARAZIONE SOSTITUTIVA.</text:p>
      <text:p text:style-name="P4"><text:span text:style-name="T3">(DA INSERIRE NELLA BUSTA A) <text:s text:c="112"/>ALLEGATO 1/A</text:span></text:p>
      <text:p text:style-name="P3"/>
      <text:p text:style-name="P2"/>
      <text:p text:style-name="P5">AL COMUNE DI </text:p>
      <text:p text:style-name="P5">FIORENZUOLA D’ARDA</text:p>
      <text:p text:style-name="P5">PIAZZALE SAN GIOVANNI, 2</text:p>
      <text:p text:style-name="P5">29017 FIORENZUOLA D’ARDA PC</text:p>
      <text:p text:style-name="P1"/>
      <text:p text:style-name="P12"/>
      <text:p text:style-name="P42"><text:span text:style-name="T2">OGGETTO: ASTA PUBBLICA <text:s/>PER L’ALIENAZIONE DI BENI IMMOBILI DI PROPRIETÀ COMUNALE.</text:span></text:p>
      <text:p text:style-name="P12"/>
      <text:p text:style-name="P14"><text:span text:style-name="T5">Il sottoscritto ………………………………………………………………………………….</text:span></text:p>
      <text:p text:style-name="P14"><text:span text:style-name="T5">nato il………………………..a……………………………………………………………….</text:span></text:p>
      <text:p text:style-name="P14"><text:span text:style-name="T5">residente a ………………………………….Via ………………………….n……………….</text:span></text:p>
      <text:p text:style-name="P16">in qualità di</text:p>
      <text:p text:style-name="P17">(barrare la casella di interesse e completare con i dati richiesti):</text:p>
      <text:p text:style-name="P17"/>
      <text:list xml:id="list862567778" text:style-name="WW8Num5">
        <text:list-item>
          <text:p text:style-name="P33">PERSONA FISICA</text:p>
        </text:list-item>
      </text:list>
      <text:p text:style-name="P43"/>
      <text:p text:style-name="P13"><text:span text:style-name="T5">con codice fiscale ………………………………………………………………………….</text:span></text:p>
      <text:p text:style-name="P16">Telefono ………………………………………………Fax…………………………………</text:p>
      <text:p text:style-name="P15">@mail……………………………………………………….</text:p>
      <text:p text:style-name="P45"/>
      <text:p text:style-name="P49"><text:span text:style-name="T14"></text:span><text:span text:style-name="T8"> <text:s text:c="3"/>PERSONA GIURIDICA, SOCIETA’, ENTE O ALTRO SOGGETTO COLLETTIVO <text:s/></text:span></text:p>
      <text:p text:style-name="P50"/>
      <text:p text:style-name="P16">legale rappresentante della società ……………………………………………………………….</text:p>
      <text:p text:style-name="P14"><text:span text:style-name="T5">con sede legale in………………………………………..Via…………………………N………</text:span></text:p>
      <text:p text:style-name="P14"><text:span text:style-name="T5">con codice fiscale N………………………………………………………………………….….</text:span></text:p>
      <text:p text:style-name="P14"><text:span text:style-name="T5">Telefono …………………………………Fax………………………………………………….</text:span></text:p>
      <text:p text:style-name="P16">@mail……………………………………………………….</text:p>
      <text:p text:style-name="P15"/>
      <text:p text:style-name="P18">CHIEDE</text:p>
      <text:p text:style-name="P18"/>
      <text:p text:style-name="P31"><text:span text:style-name="T8">di <text:s/>partecipare all’asta pubblica in oggetto per l’alienazione del</text:span></text:p>
      <text:p text:style-name="P17"/>
      <text:p text:style-name="P51">LOTTO 1) VIA <text:span text:style-name="T22">G. DI VITTORIO</text:span></text:p>
      <text:p text:style-name="P37"/>
      <text:p text:style-name="P31"><text:span text:style-name="T8">A tal fine ai sensi degli articoli 38, 46 e 47 del D.P.R. 28/12/2000, N. 445, consapevole delle sanzioni penali previste dall'articolo 76 del medesimo D.P.R. N. 445/2000, <text:s/>per le ipotesi di dichiarazioni mendaci, formazione o uso di atti falsi <text:s/>nei casi <text:s/>ivi indicati,</text:span></text:p>
      <text:p text:style-name="P25"/>
      <text:p text:style-name="P25"/>
      <text:p text:style-name="P23"><text:span text:style-name="T16">DICHIARA</text:span><text:span text:style-name="T17">:</text:span></text:p>
      <text:p text:style-name="P27"><text:span text:style-name="T15">(PER RENDERE LE DICHIARAZIONI BARRARE LE CASELLE DI INTERESSE)</text:span></text:p>
      <text:p text:style-name="P48"/>
      <text:p text:style-name="P47"><text:soft-page-break/><text:span text:style-name="T1">SE PERSONA FISICA: </text:span></text:p>
      <text:p text:style-name="P46"/>
      <text:p text:style-name="P52"><text:span text:style-name="T14"></text:span><text:span text:style-name="T8"> <text:s text:c="2"/>di avere la capacità di contrarre con la pubblica amministrazione e di non incorrere nei divieti speciali di comprare di cui all’art.1471 del codice civile;</text:span></text:p>
      <text:p text:style-name="P46"/>
      <text:p text:style-name="P24"/>
      <text:p text:style-name="P47"><text:span text:style-name="T1">SE PERSONA GIURIDICA, SOCIETA’, ENTE O ALTRO SOGGETTO COLLETTIVO:</text:span></text:p>
      <text:p text:style-name="P28"/>
      <text:p text:style-name="sche_5f_3"><text:span text:style-name="T5">che l’impresa è iscritta nel Registro delle Imprese presso la Camera di Commercio di………………..con codice fiscale e numero di iscrizione…………………………………………………………………………..</text:span></text:p>
      <text:p text:style-name="P15"/>
      <text:h text:style-name="P35" text:outline-level="1">che i soggetti delegati a rappresentare ed impegnare legalmente il concorrente sono i seguenti:</text:h>
      <text:h text:style-name="P32" text:outline-level="1"><text:span text:style-name="T10">-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11"> , </text:span><text:span text:style-name="T10">direttore tecnico</text:span><text:span text:style-name="T11">, </text:span><text:span text:style-name="T10">socio unico persona fisica</text:span><text:span text:style-name="T11"> </text:span><text:span text:style-name="T10">ovvero socio di maggioranza in caso di società di capitali con meno di quattro soci (se si tratta di altro tipo di società) compresi gli eventuali procuratori che, avuto riguardo alle funzioni sostanziali loro conferite, godano di poteri gestori generali e continuativi</text:span></text:h>
      <text:h text:style-name="P38" text:outline-level="1">(compilare indicando generalità, qualifica e poteri dei soggetti interessati)</text:h>
      <text:p text:style-name="P44"/>
      <text:list xml:id="list4209371627" text:style-name="WW8Num8">
        <text:list-item>
          <text:p text:style-name="P40">(nome e cognome) ____________________________________________________________________</text:p>
        </text:list-item>
      </text:list>
      <text:p text:style-name="P56">(luogo e data di nascita) _____________________________Codice Fiscale _______________________</text:p>
      <text:p text:style-name="P56">residente in <text:s/>__________________________________ via ____________________________________ </text:p>
      <text:p text:style-name="P56">in qualità di __________________________________________________________________________</text:p>
      <text:list xml:id="list112334810351009" text:continue-numbering="true" text:style-name="WW8Num8">
        <text:list-item>
          <text:p text:style-name="P40"><text:s/>(nome e cognome) ____________________________________________________________________</text:p>
        </text:list-item>
      </text:list>
      <text:p text:style-name="P56">(luogo e data di nascita) _____________________________Codice Fiscale _______________________</text:p>
      <text:p text:style-name="P56">residente in <text:s/>__________________________________ via ____________________________________ </text:p>
      <text:p text:style-name="P56">in qualità di __________________________________________________________________________</text:p>
      <text:list xml:id="list112335932225000" text:continue-numbering="true" text:style-name="WW8Num8">
        <text:list-item>
          <text:p text:style-name="P40">(nome e cognome) ____________________________________________________________________</text:p>
        </text:list-item>
      </text:list>
      <text:p text:style-name="P56">(luogo e data di nascita) _____________________________Codice Fiscale _______________________</text:p>
      <text:p text:style-name="P56">residente in <text:s/>__________________________________ via ____________________________________ </text:p>
      <text:h text:style-name="P57" text:outline-level="1">in qualità di __________________________________________________________________________</text:h>
      <text:p text:style-name="P19"/>
      <text:list xml:id="list1363501015" text:style-name="WW8Num10">
        <text:list-item>
          <text:p text:style-name="P53"><text:span text:style-name="T8">di avere la capacità di contrarre con la pubblica amministrazione e di non incorrere nei divieti speciali di comprare di cui all’art.1471 del codice civile; il divieto opera anche nei confronti dei soggetti sopraelencati;</text:span></text:p>
        </text:list-item>
      </text:list>
      <text:p text:style-name="P34"/>
      <text:list xml:id="list112335820085451" text:continue-numbering="true" text:style-name="WW8Num10">
        <text:list-item>
          <text:p text:style-name="P53"><text:span text:style-name="T8">che l’impresa rappresentata non si trova in stato di fallimento,di liquidazione coatta, di concordato preventivo, salvo il caso di cui all'</text:span><text:span text:style-name="T9">articolo </text:span><text:a xlink:type="simple" xlink:href="http://bd01.leggiditalia.it/cgi-bin/FulShow?TIPO=5&amp;NOTXT=1&amp;KEY=01LX0000107749ART296" text:style-name="Internet_20_link" text:visited-style-name="Visited_20_Internet_20_Link"><text:span text:style-name="T9">186-bis</text:span></text:a><text:span text:style-name="T9"> del </text:span><text:a xlink:type="simple" xlink:href="http://bd01.leggiditalia.it/cgi-bin/FulShow?TIPO=5&amp;NOTXT=1&amp;KEY=01LX0000107749" text:style-name="Internet_20_link" text:visited-style-name="Visited_20_Internet_20_Link"><text:span text:style-name="T9">regio decreto 16 marzo 1942, n. 267</text:span></text:a><text:span text:style-name="T8">, o nei cui riguardi sia in corso un procedimento per la dichiarazione di una di tali situazioni;</text:span></text:p>
        </text:list-item>
      </text:list>
      <text:p text:style-name="P36"/>
      <text:p text:style-name="P22"><text:span text:style-name="T15">PER TUTTI</text:span><text:span text:style-name="T17"> (sia persone fisiche, sia persone giuridiche) barrare le caselle che seguono:</text:span></text:p>
      <text:p text:style-name="P26"/>
      <text:p text:style-name="P54"><text:span text:style-name="T14"></text:span><text:span text:style-name="T8"> <text:s/>di aver preso visione dell’avviso/bando d’asta e di accettare tutte le clausole e condizioni in esso contenute, fatta salva l'apposizione, in sede di formalizzazione del contratto, se aggiudicatario, di clausole di stile e/o ex-lege da parte dell'Ufficiale Rogante;</text:span></text:p>
      <text:p text:style-name="P20"/>
      <text:p text:style-name="P55"><text:span text:style-name="T14"></text:span><text:span text:style-name="T8"> <text:s text:c="3"/>di essersi recato nel luogo in cui è situato il bene oggetto di alienazione e di aver preso esatta cognizione dello stato di fatto e di diritto in cui versa e di tutte le circostanze che possono avere influenza sulla determinazione dell’offerta e delle condizioni contrattuali, ritenendolo di proprio </text:span><text:soft-page-break/><text:span text:style-name="T8">gradimento ed assumendo a proprio carico, in caso di aggiudicazione, ogni spesa od onere riguardante il trasferimento dello stesso; </text:span></text:p>
      <text:p text:style-name="P20"/>
      <text:list xml:id="list2998388908" text:style-name="WW8Num13">
        <text:list-item>
          <text:p text:style-name="P21"><text:span text:style-name="T5">di avere eseguito il deposito cauzionale</text:span><text:span text:style-name="T18"> </text:span><text:span text:style-name="T5">a garanzia dell’offerta come da </text:span><text:span text:style-name="T6">ricevuta di bonifico </text:span><text:span text:style-name="T5">allegat</text:span><text:span text:style-name="T6">a</text:span><text:span text:style-name="T5"> alla presente;</text:span></text:p>
        </text:list-item>
      </text:list>
      <text:p text:style-name="P29"><text:span text:style-name="T14"></text:span><text:span text:style-name="T8"> <text:s text:c="2"/>di essere informato, che tutti i dati personali sono trattati in conformità alle vigenti informative in materia di privacy, per il perseguimento delle finalità istituzionali del Comune, per la corretta gestione dei rapporti con l’interessato e connessi obblighi di legge. I dati possono essere trattati da soggetti autorizzati ed istruiti o da soggetti pubblici e privati che per legge o regolamento sono tenuti o possono conoscerli. I dati saranno conservati per tempi compatibili con la finalità della raccolta e connessi obblighi di legge. Gli interessati possono esercitare tutti i diritti di cui agli art.15-21 del Reg.UE 2016/679, contattando il Titolare o il DPO. <text:s/>Informativa completa e riferimenti disponibili su: http://fiorenzuola.e-pal.it/L190/?idSezione=101425&amp;id=&amp;sort=&amp;activePage=&amp;search=</text:span></text:p>
      <text:p text:style-name="P20"/>
      <text:p text:style-name="P20"/>
      <text:p text:style-name="P20"/>
      <text:p text:style-name="P6"><text:span text:style-name="T5">Data</text:span><text:span text:style-name="T7">………………………………</text:span></text:p>
      <text:p text:style-name="P7"><text:span text:style-name="T5"><text:s text:c="56"/>FIRMA </text:span></text:p>
      <text:p text:style-name="P8"/>
      <text:p text:style-name="P8"><text:s text:c="61"/>___________________________</text:p>
      <text:p text:style-name="P9"/>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N.B.</text:p>
      <text:p text:style-name="P39"><text:span text:style-name="T20">Allegati alla presente dichiarazione</text:span><text:span text:style-name="T21">:</text:span></text:p>
      <text:list xml:id="list209197138" text:style-name="WW8Num1">
        <text:list-item>
          <text:p text:style-name="P41">Assegno circolare non trasferibile per <text:s/>deposito cauzionale </text:p>
        </text:list-item>
        <text:list-item>
          <text:p text:style-name="P41">copia fotostatica di documento di identità</text:p>
        </text:list-item>
      </text:list>
      <text:p text:style-name="sche_5f_4"><text:span text:style-name="T12">Qualora la domanda sia presentata congiuntamente da più persone, ciascuna di esse dovrà presentare e sottoscrivere le dichiarazioni sopra riportate ed </text:span><text:span text:style-name="T13">allegare ciascuna</text:span><text:span text:style-name="T12"> il proprio documento d’identità.</text:span></text:p>
      <text:p text:style-name="P30"><text:span text:style-name="T21">Nel caso in cui l’offerta venga firmata dal procuratore l’atto di procura dovrà essere allegato alla domanda di partecipazione.</text:span></text:p>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che_5f_3" style:display-name="sche_3" style:family="paragraph">
      <style:paragraph-properties fo:text-align="justify"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2" style:display-name="sche2_2"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3" style:display-name="sche2_3"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15%"/>
      <style:text-properties fo:color="#000000"/>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Bold" style:font-family-asian="'Verdana,Bold', 'MS Gothic'"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2e697a"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 style:num-format=""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prefix="-" style:num-format="" text:start-value="0">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7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7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7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7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7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7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7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614cm" fo:text-indent="-0.661cm" fo:margin-left="1.614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858cm" fo:text-indent="-0.635cm" fo:margin-left="2.858cm"/>
        </style:list-level-properties>
      </text:list-level-style-number>
      <text:list-level-style-bullet text:level="3" text:style-name="WW8Num1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Times New Roman"/>
      </text:list-level-style-bullet>
      <text:list-level-style-number text:level="4" text:style-name="WW8Num11z3"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938cm" fo:text-indent="-0.318cm" fo:margin-left="7.93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748cm" fo:text-indent="-0.318cm" fo:margin-left="11.7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2.831cm" fo:text-indent="-0.926cm" fo:margin-left="2.831cm"/>
        </style:list-level-properties>
        <style:text-properties style:font-name="Wingdings"/>
      </text:list-level-style-bullet>
      <text:list-level-style-number text:level="3" text:style-name="WW8Num12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bullet text:level="4" text:style-name="WW8Num12z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bullet text:level="2" text:style-name="WW8Num15z1" style:num-suffix="." text:bullet-char="">
        <style:list-level-properties text:list-level-position-and-space-mode="label-alignment">
          <style:list-level-label-alignment text:label-followed-by="listtab" text:list-tab-stop-position="3.154cm" fo:text-indent="-0.635cm" fo:margin-left="3.154cm"/>
        </style:list-level-properties>
        <style:text-properties style:font-name="Symbol"/>
      </text:list-level-style-bullet>
      <text:list-level-style-number text:level="3" text:style-name="WW8Num15z2" style:num-suffix=")" style:num-format="a" style:num-letter-sync="true" text:start-value="23">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15z0" style:num-suffix=")" style:num-format="a" style:num-letter-sync="true" text:start-value="24">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text:start-value="14">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1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0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top="0.901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2"><draw:text-box fo:min-height="0.058cm" fo:min-width="0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dc:description/>
    <meta:initial-creator>RisoliGi</meta:initial-creator>
    <meta:creation-date>2021-04-30T09:41:00</meta:creation-date>
    <dc:date>2021-07-05T11:23:34.047000000</dc:date>
    <meta:print-date>2014-09-25T13:00:00</meta:print-date>
    <meta:editing-cycles>3</meta:editing-cycles>
    <meta:editing-duration>PT6M1S</meta:editing-duration>
    <meta:document-statistic meta:table-count="0" meta:image-count="0" meta:object-count="0" meta:page-count="3" meta:paragraph-count="64" meta:word-count="808" meta:character-count="6599" meta:non-whitespace-character-count="5602"/>
    <meta:generator>LibreOffice/6.1.3.2$Windows_X86_64 LibreOffice_project/86daf60bf00efa86ad547e59e09d6bb77c699acb</meta:generator>
  </office:meta>
</office:document-meta>
</file>