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list-style-name="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  <style:text-properties fo:font-size="11pt" fo:language="it" fo:country="IT" fo:font-weight="bold" style:font-size-asian="11pt" style:font-weight-asian="bold" style:font-size-complex="11pt"/>
    </style:style>
    <style:style style:name="P2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</style:style>
    <style:style style:name="P3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4" style:family="paragraph" style:parent-style-name="sche_5f_4">
      <style:paragraph-properties fo:text-align="end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5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font-size="12pt" fo:language="de" fo:country="DE" fo:font-weight="bold" style:font-size-asian="12pt" style:font-weight-asian="bold" style:font-size-complex="11pt"/>
    </style:style>
    <style:style style:name="P6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language="de" fo:country="DE" fo:font-weight="bold" style:font-weight-asian="bold"/>
    </style:style>
    <style:style style:name="P7" style:family="paragraph" style:parent-style-name="sche2_5f_2">
      <style:paragraph-properties fo:text-align="start" style:justify-single-word="false"/>
    </style:style>
    <style:style style:name="P8" style:family="paragraph" style:parent-style-name="sche2_5f_2">
      <style:text-properties fo:font-size="11pt" fo:language="it" fo:country="IT" fo:font-weight="bold" style:font-size-asian="11pt" style:font-weight-asian="bold" style:font-size-complex="11pt"/>
    </style:style>
    <style:style style:name="P9" style:family="paragraph" style:parent-style-name="sche2_5f_2">
      <style:paragraph-properties fo:margin-left="11.24cm" fo:margin-right="0cm" fo:text-align="center" style:justify-single-word="false" fo:text-indent="1.249cm" style:auto-text-indent="false"/>
    </style:style>
    <style:style style:name="P10" style:family="paragraph" style:parent-style-name="sche2_5f_2">
      <style:paragraph-properties fo:margin-left="8.742cm" fo:margin-right="0cm" fo:text-align="start" style:justify-single-word="false" fo:text-indent="-1.757cm" style:auto-text-indent="false"/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1" style:family="paragraph" style:parent-style-name="sche2_5f_2" style:master-page-name="Standard">
      <style:paragraph-properties fo:text-align="start" style:justify-single-word="false" style:page-number="auto"/>
    </style:style>
    <style:style style:name="P12" style:family="paragraph" style:parent-style-name="sche_5f_3">
      <style:paragraph-properties fo:line-height="150%"/>
    </style:style>
    <style:style style:name="P13" style:family="paragraph" style:parent-style-name="sche_5f_3">
      <style:text-properties fo:font-size="11pt" fo:language="it" fo:country="IT" style:font-size-asian="11pt" style:font-size-complex="11pt"/>
    </style:style>
    <style:style style:name="P14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15" style:family="paragraph" style:parent-style-name="sche_5f_3">
      <style:paragraph-properties fo:line-height="150%" fo:text-align="center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16" style:family="paragraph" style:parent-style-name="sche_5f_3">
      <style:paragraph-properties fo:line-height="150%"/>
      <style:text-properties fo:language="it" fo:country="IT"/>
    </style:style>
    <style:style style:name="P17" style:family="paragraph" style:parent-style-name="sche_5f_3">
      <style:paragraph-properties fo:margin-left="0.635cm" fo:margin-right="0cm" fo:line-height="150%" fo:text-indent="0cm" style:auto-text-indent="false"/>
    </style:style>
    <style:style style:name="P18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style:font-size-asian="11pt" style:font-size-complex="11pt"/>
    </style:style>
    <style:style style:name="P19" style:family="paragraph" style:parent-style-name="sche_5f_3">
      <style:paragraph-properties fo:margin-left="0.635cm" fo:margin-right="0cm" fo:line-height="150%" fo:text-indent="0cm" style:auto-text-indent="false"/>
      <style:text-properties fo:font-size="11pt" fo:language="it" fo:country="IT" style:font-size-asian="11pt" style:font-size-complex="11pt"/>
    </style:style>
    <style:style style:name="P20" style:family="paragraph" style:parent-style-name="sche_5f_3">
      <style:paragraph-properties fo:margin-left="0.635cm" fo:margin-right="0cm" fo:text-align="center" style:justify-single-word="false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21" style:family="paragraph" style:parent-style-name="Footer">
      <style:paragraph-properties fo:text-align="center" style:justify-single-word="false"/>
    </style:style>
    <style:style style:name="P22" style:family="paragraph" style:parent-style-name="sche2_5f_3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language="it" fo:country="IT" fo:font-weight="bold" style:font-size-asian="11pt" style:font-weight-asian="bold" style:font-size-complex="11pt"/>
    </style:style>
    <style:style style:name="T4" style:family="text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T5" style:family="text">
      <style:text-properties fo:font-size="11pt" fo:language="it" fo:country="IT" style:font-size-asian="11pt" style:font-size-complex="11pt"/>
    </style:style>
    <style:style style:name="T6" style:family="text">
      <style:text-properties fo:font-size="11pt" fo:language="it" fo:country="IT" fo:font-style="italic" style:font-size-asian="11pt" style:font-style-asian="italic" style:font-size-complex="11pt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language="it" fo:country="IT"/>
    </style:style>
    <style:style style:name="T9" style:family="text">
      <style:text-properties fo:font-size="12pt" style:font-size-asian="12pt"/>
    </style:style>
    <style:style style:name="T10" style:family="text">
      <style:text-properties fo:font-size="12pt" fo:language="it" fo:country="IT" style:font-size-asian="12pt" style:font-size-complex="12pt"/>
    </style:style>
    <style:style style:name="T11" style:family="text">
      <style:text-properties fo:language="de" fo:country="DE" fo:font-weight="bold" style:font-weight-asian="bold"/>
    </style:style>
    <style:style style:name="T12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3">Modello B) OFFERTA ECONOMICA <text:s text:c="57"/></text:span></text:p>
      <text:p text:style-name="P7"><text:span text:style-name="T3"><text:s/>(DA INSERIRE IN BUSTA CHIUSA E SIGILLATA) <text:s text:c="2"/></text:span></text:p>
      <text:p text:style-name="P9"><text:span text:style-name="T3">(in bollo da Euro 16,00)</text:span></text:p>
      <text:p text:style-name="P8"/>
      <text:p text:style-name="P10">AL COMUNE DI FIORENZUOLA D’ARDA</text:p>
      <text:p text:style-name="P10">PIAZZALE SAN GIOVANNI, 2</text:p>
      <text:p text:style-name="P10">29017 FIORENZUOLA D’ARDA PC</text:p>
      <text:p text:style-name="P22"/>
      <text:p text:style-name="P19">Il sottoscritto ………………………………………………………………………………….</text:p>
      <text:p text:style-name="P19">nato il………………………..a……………………………………………………………….</text:p>
      <text:p text:style-name="P19">residente a ………………………………….Via ………………………….n……………….</text:p>
      <text:p text:style-name="P17"><text:span text:style-name="T5">in qualità di ( </text:span><text:span text:style-name="T6">carica sociale</text:span><text:span text:style-name="T5">) …………………………………………………………………</text:span></text:p>
      <text:p text:style-name="P1"/>
      <text:p text:style-name="P17"><text:span text:style-name="T5">della Società ………………………………………………………………………………..….</text:span></text:p>
      <text:p text:style-name="P19">con sede legale in………………………………………..Via…………………………N………</text:p>
      <text:p text:style-name="P19">con codice fiscale N………………………………………………………………………….….</text:p>
      <text:p text:style-name="P19">Partita I.V.A. ……………………………………………………………………………………</text:p>
      <text:p text:style-name="P19">Telefono …………………………………Fax………………………………………………….</text:p>
      <text:p text:style-name="P19">@mail……………………………………………………….</text:p>
      <text:p text:style-name="P18"/>
      <text:p text:style-name="P20">VISTO</text:p>
      <text:p text:style-name="P20"/>
      <text:p text:style-name="sche_5f_3"><text:span text:style-name="T5">l’avviso/bando d’asta pubblica per l’assegnazione in locazione transitoria dell’area di proprietà comunale sita in Via G. di Vittorio ang. Via Buozzi di cui all’istanza di partecipazione prodotta dal sottoscritto,</text:span></text:p>
      <text:p text:style-name="P13"/>
      <text:p text:style-name="P15">OFFRE</text:p>
      <text:p text:style-name="P12"><text:span text:style-name="T3">un canone annuo di locazione <text:s/>(pari o superiore alla base d’asta) di Euro</text:span><text:span text:style-name="T5">:</text:span></text:p>
      <text:p text:style-name="P12"><text:span text:style-name="T5">(in cifre) ……………………………………………………………….……</text:span></text:p>
      <text:p text:style-name="P14">(in lettere) …………………………………………………………………..</text:p>
      <text:p text:style-name="P16">(oltre I.V.A se dovuta)</text:p>
      <text:p text:style-name="P14">Data ………………………………</text:p>
      <text:p text:style-name="P3">FIRMA </text:p>
      <text:p text:style-name="P4"/>
      <text:p text:style-name="P2"><text:span text:style-name="T6">____________________________________</text:span></text:p>
      <text:p text:style-name="P3"/>
      <text:p text:style-name="P5"/>
      <text:p text:style-name="P6">N.B.</text:p>
      <text:p text:style-name="sche_5f_4"><text:span text:style-name="T8">L’offerta economica dovrà essere sottoscritta e quindi inserita in apposita busta chiusa e sigillata e controfirmata sui lembi di chiusura recante la dicitura “BUSTA B) OFFERTA ECONOMICA” che a sua volta va inserita nel plico chiuso e sigillato e controfirmato, come previsto dal bando/avviso d’asta. In caso di offerta congiunta la stessa deve essere sottoscritta da tutti i soggetti cointestatari</text:span><text:span text:style-name="T10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 style:text-autospace="none" style:punctuation-wrap="simple" style:vertical-align="baseline"/>
      <style:text-properties fo:font-size="24pt" style:font-size-asian="24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3" style:display-name="sche2_3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tyle="normal" fo:font-weight="bold" style:font-style-asian="normal" style:font-weight-asian="bold"/>
    </style:style>
    <style:style style:name="WW8Num1z1" style:family="text">
      <style:text-properties fo:font-style="italic" fo:font-weight="bold" style:font-style-asian="italic" style:font-weight-asian="bold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normal" fo:font-weight="normal" style:font-style-asian="normal" style:font-weight-asian="norma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3" text:style-name="WW8Num2z2" style:num-suffix=")" style:num-format="a" style:num-letter-sync="true" text:start-value="23">
        <style:list-level-properties text:list-level-position-and-space-mode="label-alignment">
          <style:list-level-label-alignment text:label-followed-by="listtab" text:list-tab-stop-position="4.741cm" fo:text-indent="-0.635cm" fo:margin-left="4.741cm"/>
        </style:list-level-properties>
      </text:list-level-style-number>
      <text:list-level-style-number text:level="4" text:style-name="WW8Num2z0" style:num-suffix=")" style:num-format="a" style:num-letter-sync="true" text:start-value="24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 text:start-value="14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5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">
        <style:list-level-properties text:list-level-position-and-space-mode="label-alignment">
          <style:list-level-label-alignment text:label-followed-by="listtab" text:list-tab-stop-position="0.677cm" fo:text-indent="-0.677cm" fo:margin-left="0.67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501cm" fo:margin-bottom="1.27cm" fo:margin-left="2.501cm" fo:margin-right="2.2cm" style:writing-mode="lr-tb" style:layout-grid-color="#c0c0c0" style:layout-grid-lines="69" style:layout-grid-base-height="0.3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0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dc:subject/>
    <meta:keyword/>
    <dc:description/>
    <meta:initial-creator>RisoliGi</meta:initial-creator>
    <meta:creation-date>2019-05-09T13:18:00</meta:creation-date>
    <dc:date>2021-04-22T16:46:58.998000000</dc:date>
    <meta:print-date>2014-09-12T09:36:00</meta:print-date>
    <meta:editing-cycles>3</meta:editing-cycles>
    <meta:editing-duration>PT2M4S</meta:editing-duration>
    <meta:document-statistic meta:table-count="0" meta:image-count="0" meta:object-count="0" meta:page-count="1" meta:paragraph-count="29" meta:word-count="182" meta:character-count="1566" meta:non-whitespace-character-count="1349"/>
    <meta:generator>LibreOffice/6.1.3.2$Windows_X86_64 LibreOffice_project/86daf60bf00efa86ad547e59e09d6bb77c699acb</meta:generator>
  </office:meta>
</office:document-meta>
</file>