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1" svg:font-family="Arial" style:font-family-generic="swiss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2" style:family="paragraph" style:parent-style-name="Standard">
      <style:paragraph-properties fo:margin-top="0cm" fo:margin-bottom="0cm" loext:contextual-spacing="false" fo:line-height="100%" fo:text-align="justify" style:justify-single-word="false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P4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text-underline-style="solid" style:text-underline-width="auto" style:text-underline-color="font-color" style:font-name-asian="Times New Roman" style:font-size-asian="12pt" style:language-asian="it" style:country-asian="IT" style:font-name-complex="Times New Roman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6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8pt" style:font-name-asian="Times New Roman" style:font-size-asian="8pt" style:language-asian="it" style:country-asian="IT" style:font-name-complex="Times New Roman" style:font-size-complex="8pt"/>
    </style:style>
    <style:style style:name="P7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officeooo:paragraph-rsid="00116237"/>
    </style:style>
    <style:style style:name="P8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10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11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8pt" style:font-name-asian="Times New Roman" style:font-size-asian="8pt" style:language-asian="it" style:country-asian="IT" style:font-name-complex="Times New Roman" style:font-size-complex="8pt"/>
    </style:style>
    <style:style style:name="P12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8pt" style:font-name-asian="Times New Roman" style:font-size-asian="8pt" style:language-asian="it" style:country-asian="IT" style:font-name-complex="Times New Roman" style:font-size-complex="8pt"/>
    </style:style>
    <style:style style:name="P13" style:family="paragraph" style:parent-style-name="Standard">
      <style:paragraph-properties fo:margin-left="1.588cm" fo:margin-right="0cm" fo:margin-top="0cm" fo:margin-bottom="0cm" loext:contextual-spacing="false" fo:line-height="100%" fo:text-align="justify" style:justify-single-word="false" fo:text-indent="-1.588cm" style:auto-text-indent="false"/>
    </style:style>
    <style:style style:name="P14" style:family="paragraph" style:parent-style-name="Standard" style:master-page-name="Standard">
      <style:paragraph-properties fo:margin-top="0cm" fo:margin-bottom="0cm" loext:contextual-spacing="false" fo:line-height="100%" fo:text-align="justify" style:justify-single-word="false" style:page-number="auto"/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P15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T1" style:family="text"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T2" style:family="text">
      <style:text-properties style:font-name="Times New Roman" fo:font-size="12pt" officeooo:rsid="00116237" style:font-name-asian="Times New Roman" style:font-size-asian="12pt" style:language-asian="it" style:country-asian="IT" style:font-name-complex="Times New Roman" style:font-size-complex="12pt"/>
    </style:style>
    <style:style style:name="T3" style:family="text"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T4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/>
    </style:style>
    <style:style style:name="T5" style:family="text">
      <style:text-properties fo:color="#000000" style:font-name="Liberation Serif" fo:font-size="11pt" style:text-underline-style="none" fo:font-weight="normal" officeooo:rsid="0016b440" style:font-name-asian="Times New Roman" style:font-size-asian="11pt" style:language-asian="it" style:country-asian="IT" style:font-weight-asian="normal" style:font-name-complex="Arial2" style:font-size-complex="11pt" style:font-weight-complex="normal"/>
    </style:style>
    <style:style style:name="T6" style:family="text">
      <style:text-properties fo:font-variant="normal" fo:text-transform="none" fo:color="#000000" style:font-name="Liberation Serif" fo:font-size="11pt" fo:letter-spacing="normal" fo:font-style="normal" style:text-underline-style="none" fo:font-weight="bold" officeooo:rsid="0016b440" style:font-name-asian="Times New Roman" style:font-size-asian="11pt" style:language-asian="it" style:country-asian="IT" style:font-weight-asian="bold" style:font-name-complex="Arial2" style:font-size-complex="11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ALLEGATO A</text:p>
      <text:p text:style-name="P3"/>
      <text:p text:style-name="P2"><text:span text:style-name="T1"><text:tab/><text:tab/><text:tab/><text:tab/><text:tab/><text:tab/><text:tab/></text:span><text:span text:style-name="T3">AL COMUNE DI FIORENZUOLA D’ARDA</text:span></text:p>
      <text:p text:style-name="P2"><text:span text:style-name="T3"><text:tab/><text:tab/><text:tab/><text:tab/><text:tab/><text:tab/><text:tab/></text:span><text:a xlink:type="simple" xlink:href="mailto:protocollo@pec.comune.fiorenzuola.pc.it" text:style-name="Internet_20_link" text:visited-style-name="Visited_20_Internet_20_Link"><text:span text:style-name="T4">protocollo@pec.comune.fiorenzuola.pc.it</text:span></text:a></text:p>
      <text:p text:style-name="P4"/>
      <text:p text:style-name="P6"/>
      <text:p text:style-name="P13"><text:span text:style-name="T1">Oggetto:<text:tab/>ISTANZA DI PARTECIPAZIONE ALLA MANIFESTAZIONE DI INTERESSE PER LA PARTECIPAZIONE ALLA PROCEDURA DI AFFIDAMENTO DEL SERVIZIO DI MANUTENZIONE E GESTIONE DEL VERDE PUBBLICO </text:span><text:span text:style-name="T2">E DELLE ALBERATURE </text:span><text:span text:style-name="T1">– </text:span><text:span text:style-name="T2">TRIENNIO 2021/2023</text:span><text:span text:style-name="T1">.</text:span></text:p>
      <text:p text:style-name="P6"/>
      <text:p text:style-name="P5">Ai sensi degli artt. 46 e 47 del D.P.R. 28.12.2000 n. 445, consapevole delle sanzioni penali previste per le ipotesi di falsità in atti e dichiarazioni mendaci,</text:p>
      <text:p text:style-name="P5"/>
      <text:p text:style-name="P5">Il sottoscritto _____________________________________________________________________</text:p>
      <text:p text:style-name="P5"/>
      <text:p text:style-name="P5">nato il _____________________________a ____________________________________________</text:p>
      <text:p text:style-name="P5"/>
      <text:p text:style-name="P5">residente a ____________________________ in via ____________________________ n. _______</text:p>
      <text:p text:style-name="P8"/>
      <text:p text:style-name="P8">in qualità di legale rappresentante della Cooperativa Sociale di tipo B denominata:</text:p>
      <text:p text:style-name="P8"/>
      <text:p text:style-name="P8">________________________________________________________________________________</text:p>
      <text:p text:style-name="P8"/>
      <text:p text:style-name="P8">con sede in ________________________________ via ____________________________n. _____</text:p>
      <text:p text:style-name="P8"/>
      <text:p text:style-name="P8">codice fiscale _______________________________ P. I.V.A. _____________________________</text:p>
      <text:p text:style-name="P8"/>
      <text:p text:style-name="P8">e-mail __________________________________ PEC ____________________________________</text:p>
      <text:p text:style-name="P8"/>
      <text:p text:style-name="P9">CHIEDE</text:p>
      <text:p text:style-name="P11"/>
      <text:p text:style-name="P7"><text:span text:style-name="T1">che la Cooperativa Sociale di tipo B sopra indicata sia invitata alla gara per l’affidamento del <text:s/>“SERVIZIO DI MANUTENZIONE E GESTIONE DEL VERDE PUBBLICO </text:span><text:span text:style-name="T2">E DELLE ALBERATURE </text:span><text:span text:style-name="T1">– </text:span><text:span text:style-name="T2">TRIENNIO 2021/2023</text:span><text:span text:style-name="T1">”.</text:span></text:p>
      <text:p text:style-name="P12"/>
      <text:p text:style-name="P10">A tal fine dichiara:</text:p>
      <text:p text:style-name="P10">- che la Cooperativa Sociale è di tipo B;</text:p>
      <text:p text:style-name="P10">- di essere in possesso di iscrizione alla C.C.I.A.A. per servizi analoghi di cui all’oggetto;</text:p>
      <text:p text:style-name="P7"><text:span text:style-name="T1">- di Avere una sede operativa ad una distanza non superiore a </text:span><text:span text:style-name="T2">25</text:span><text:span text:style-name="T1"> km dal Comune di Fiorenzuola d’Arda - sede municipale - </text:span><text:span text:style-name="T2">(da comprovare tramite deposito di copia del contratto di locazione o attestazione di proprietà dei locali prima della sottoscrizione del contratto)</text:span><text:span text:style-name="T1">;</text:span></text:p>
      <text:p text:style-name="P7"><text:span text:style-name="T1">- di essere registrati al </text:span><text:span text:style-name="T2">MEPA Mercato Elettronico della Pubblica Amministrazione </text:span><text:span text:style-name="Car._20_predefinito_20_paragrafo"><text:span text:style-name="T5">nella Categoria </text:span></text:span><text:span text:style-name="Car._20_predefinito_20_paragrafo"><text:span text:style-name="T6">Servizi di Manutenzione del Verde Pubblico</text:span></text:span></text:p>
      <text:p text:style-name="P10">Dichiara inoltre:</text:p>
      <text:p text:style-name="P10">- di aver preso conoscenza di tutte le norme, condizioni, prescrizioni e modalità dell’avviso di manifestazione d’interesse, accettandole incondizionatamente senza riserva alcuna;</text:p>
      <text:p text:style-name="P10">- di essere informato, ai sensi e per gli effetti delle disposizioni contenute nel Regolamento (UE) 2016/679 (RGPD), che i dati personali raccolti saranno trattati, anche con strumenti informatici, esclusivamente nell’ambito del procedimento per cui la presente dichiarazione viene resa.</text:p>
      <text:p text:style-name="P12"/>
      <text:p text:style-name="P10"><text:tab/><text:tab/><text:tab/><text:tab/><text:tab/><text:tab/><text:tab/><text:tab/>IL LEGALE RAPPRESENTANTE</text:p>
      <text:p text:style-name="P10"/>
      <text:p text:style-name="P10"/>
      <text:p text:style-name="P10"/>
      <text:p text:style-name="P10">N.B. Si allega copia fotostatica del documento di identità in corso di validità.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1" svg:font-family="Arial" style:font-family-generic="swiss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07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WW8Num1z0" style:family="text">
      <style:text-properties style:font-name="Century Gothic" fo:font-family="'Century Gothic'" style:font-family-generic="swiss" style:font-pitch="variable" fo:font-size="10pt" style:font-name-asian="Century Gothic" style:font-family-asian="'Century Gothic'" style:font-family-generic-asian="swiss" style:font-pitch-asian="variable" style:font-size-asian="10pt" style:font-name-complex="Century Gothic" style:font-family-complex="'Century Gothic'" style:font-family-generic-complex="swiss" style:font-pitch-complex="variable" style:font-size-complex="10pt" style:text-scale="99%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entury Gothic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.268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EGATO A</dc:title>
    <dc:subject/>
    <meta:keyword/>
    <dc:description/>
    <meta:initial-creator>Morillo Roberto</meta:initial-creator>
    <meta:creation-date>2019-02-11T12:09:00</meta:creation-date>
    <dc:date>2021-02-04T18:17:22.754000000</dc:date>
    <meta:print-date>2019-02-12T15:05:00</meta:print-date>
    <meta:editing-cycles>6</meta:editing-cycles>
    <meta:editing-duration>PT32M19S</meta:editing-duration>
    <meta:generator>LibreOffice/6.1.3.2$Windows_X86_64 LibreOffice_project/86daf60bf00efa86ad547e59e09d6bb77c699acb</meta:generator>
    <meta:document-statistic meta:table-count="0" meta:image-count="0" meta:object-count="0" meta:page-count="1" meta:paragraph-count="25" meta:word-count="310" meta:character-count="2505" meta:non-whitespace-character-count="2195"/>
  </office:meta>
</office:document-meta>
</file>