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SERVIZI ALLA PERSONA E ALLA FAMIGLIA</text:p>
      <text:p text:style-name="P16">PUBBLICA ISTRUZIO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107 / 2026</text:span></text:span></text:p>
      </text:section>
      <text:p text:style-name="P12"/>
      <text:p text:style-name="P12"/>
      <text:p text:style-name="P18"><text:span text:style-name="Car._20_predefinito_20_paragrafo"><text:span text:style-name="T2">OGGETTO: PROCEDURA APERTA PER L'AFFIDAMENTO DEL SERVIZIO DI ASSISTENZA ALUNNI DISABILI, DEI SERVIZI EDUCATIVI INTEGRATIVI E DI SUPPORTO ALLE ISTITUZIONI SCOLASTICHE, SOSTEGNO LINGUISTICO PER STUDENTI STRANIERI (FSE+ 2021/2027 - CUP E11I26000080006 - RIF. PA 2025-25979/RER) E DEL SERVIZIO DI CENTRO ESTIVO DELLA SCUOLA D'INFANZIA DEL COMUNE DI FIORENZUOLA D'ARDA (PC) - ANNI SCOLASTICI 2026/2027, 2027/2028, 2028/2029, 2029/2030 E 2030/2031". CIG: BC145A0BF5.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03/09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DORDONI SABIN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