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106 / 2026</text:span></text:span></text:p>
      </text:section>
      <text:p text:style-name="P12"/>
      <text:p text:style-name="P12"/>
      <text:p text:style-name="P18"><text:span text:style-name="Car._20_predefinito_20_paragrafo"><text:span text:style-name="T2">OGGETTO: COSTO DIPENDENTI A TEMPO NON INDETERMINATO AI SENSI DELL'ART. 92 DEL D.LGS. 267 DEL 18/08/2000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9/08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