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CULTURA-SERVIZI AI CITTADINI ED ALLE IMPRESE</text:p>
      <text:p text:style-name="P16">DEMOGRAFICI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85 / 2026</text:span></text:span></text:p>
      </text:section>
      <text:p text:style-name="P12"/>
      <text:p text:style-name="P12"/>
      <text:p text:style-name="P18"><text:span text:style-name="Car._20_predefinito_20_paragrafo"><text:span text:style-name="T2">OGGETTO: CULTURA SERVIZI AI CITTADINI ED ALLE IMPRESE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13/06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SPREGA FRANCO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