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ECONOMICO FINANZIARIO E RISORSE UMANE</text:p>
      <text:p text:style-name="P16">RAGIONERIA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63 / 2026</text:span></text:span></text:p>
      </text:section>
      <text:p text:style-name="P12"/>
      <text:p text:style-name="P12"/>
      <text:p text:style-name="P18"><text:span text:style-name="Car._20_predefinito_20_paragrafo"><text:span text:style-name="T2">OGGETTO: INDICATORE DI BILANCIO PER RENDICONTO 2025 ALLEGATO 2 A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27/05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RIVALDI ANDRE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