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PROGRAMMAZIONE E GESTIONE DEL TERRITORIO</text:p>
      <text:p text:style-name="P16">SERVIZIO INFORMATIC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8 / 2026</text:span></text:span></text:p>
      </text:section>
      <text:p text:style-name="P12"/>
      <text:p text:style-name="P12"/>
      <text:p text:style-name="P18"><text:span text:style-name="Car._20_predefinito_20_paragrafo"><text:span text:style-name="T2">OGGETTO: OBIETTIVI ACCESSIBILITÀ 2026 E PIANO TELELAVORO 2025-2026.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3/03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TRENTO ELEN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