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CULTURA-SERVIZI AI CITTADINI ED ALLE IMPRESE</text:p>
      <text:p text:style-name="P16">SUAP - SVILUPPO ECONOMICO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14 / 2026</text:span></text:span></text:p>
      </text:section>
      <text:p text:style-name="P12"/>
      <text:p text:style-name="P12"/>
      <text:p text:style-name="P18"><text:span text:style-name="Car._20_predefinito_20_paragrafo"><text:span text:style-name="T2">OGGETTO: APPROVAZIONE GRADUATORIA DELLE DOMANDE PER IL RILASCIO DI UNO SPAZIO DESTINATO ALLO STAZIONAMENTO E AL FUNZIONAMENTO DI UN'ATTRAZIONE DELLO SPETTACOLO VIAGGIANTE DA COLLOCARSI IN PIAZZALE VERDI PER IL PERIODO DAL 15/03/2026 AL 15/09/2026 DI CUI AL BANDO APPROVATO CON DETERMINA DIRIGENZIALE N. 76 DEL 04/02/2026.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14/03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SPREGA FRANCO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